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B6700000900DD1B659E.jpg"/>
  <manifest:file-entry manifest:media-type="image/png" manifest:full-path="Pictures/1000020100000430000003FCDB8594A2.png"/>
  <manifest:file-entry manifest:media-type="image/png" manifest:full-path="Pictures/10000201000003C3000002D4507F2909.png"/>
  <manifest:file-entry manifest:media-type="image/png" manifest:full-path="Pictures/10000201000005DE00000428BA36D3FF.png"/>
  <manifest:file-entry manifest:media-type="image/png" manifest:full-path="Pictures/10000201000005DE000004282922DFA7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standard">
      <style:graphic-properties draw:stroke="none" draw:fill="none" draw:textarea-horizontal-align="center" draw:textarea-vertical-align="middle" draw:fit-to-contour="true" fo:min-height="13.86cm" draw:color-mode="standard" draw:luminance="0%" draw:contrast="0%" draw:gamma="100%" draw:red="0%" draw:green="0%" draw:blue="0%" fo:clip="rect(0cm 0cm 0cm 0cm)" draw:image-opacity="100%" style:mirror="none"/>
    </style:style>
    <style:style style:name="gr3" style:family="graphic" style:parent-style-name="standard">
      <style:graphic-properties draw:stroke="solid" svg:stroke-color="#000000" draw:fill="none" draw:fill-color="#ffffff" draw:auto-grow-height="true" draw:auto-grow-width="false" fo:max-height="0cm" fo:min-height="0cm"/>
    </style:style>
    <style:style style:name="gr4" style:family="graphic" style:parent-style-name="standard">
      <style:graphic-properties draw:stroke="none" svg:stroke-color="#000000" draw:fill="none" draw:fill-color="#ffffff" draw:auto-grow-height="true" draw:auto-grow-width="false" fo:max-height="0cm" fo:min-height="13.75cm"/>
    </style:style>
    <style:style style:name="gr5" style:family="graphic" style:parent-style-name="standard" style:list-style-name="L6">
      <style:graphic-properties draw:stroke="none" svg:stroke-color="#000000" draw:fill="none" draw:fill-color="#ffffff" draw:auto-grow-height="true" draw:auto-grow-width="false" fo:max-height="0cm" fo:min-height="17.75cm"/>
    </style:style>
    <style:style style:name="gr6" style:family="graphic" style:parent-style-name="standard">
      <style:graphic-properties draw:stroke="none" svg:stroke-color="#000000" draw:fill="none" draw:fill-color="#ffffff" draw:auto-grow-height="true" draw:auto-grow-width="false" fo:max-height="0cm" fo:min-height="17.572cm"/>
    </style:style>
    <style:style style:name="gr7" style:family="graphic" style:parent-style-name="standard" style:list-style-name="L6">
      <style:graphic-properties draw:stroke="none" svg:stroke-color="#000000" draw:fill="none" draw:fill-color="#ffffff" draw:auto-grow-height="true" draw:auto-grow-width="false" fo:max-height="0cm" fo:min-height="15.627cm"/>
    </style:style>
    <style:style style:name="gr8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no-wrap" draw:shadow="hidden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Обычный-title">
      <style:graphic-properties draw:fill-color="#ffffff" draw:auto-grow-height="true" fo:min-height="3.507cm"/>
    </style:style>
    <style:style style:name="pr2" style:family="presentation" style:parent-style-name="Обычный-outline1">
      <style:graphic-properties draw:fill-color="#ffffff" fo:min-height="13.609cm"/>
    </style:style>
    <style:style style:name="pr3" style:family="presentation" style:parent-style-name="Обычный-notes">
      <style:graphic-properties draw:fill-color="#ffffff" draw:auto-grow-height="true" fo:min-height="13.365cm"/>
    </style:style>
    <style:style style:name="pr4" style:family="presentation" style:parent-style-name="Обычный-title">
      <style:graphic-properties draw:fill-color="#ffffff" draw:auto-grow-height="true" fo:min-height="1.507cm"/>
    </style:style>
    <style:style style:name="pr5" style:family="presentation" style:parent-style-name="Обычный-outline1">
      <style:graphic-properties draw:fill-color="#ffffff" draw:auto-grow-height="true" fo:min-height="3cm"/>
    </style:style>
    <style:style style:name="pr6" style:family="presentation" style:parent-style-name="Обычный-notes">
      <style:graphic-properties draw:fill-color="#ffffff" fo:min-height="13.114cm"/>
    </style:style>
    <style:style style:name="pr7" style:family="presentation" style:parent-style-name="Обычный-title">
      <style:graphic-properties draw:fill-color="#ffffff" fo:min-height="3.256cm"/>
    </style:style>
    <style:style style:name="pr8" style:family="presentation" style:parent-style-name="Обычный-outline1">
      <style:graphic-properties draw:fill-color="#ffffff" fo:min-height="2.086cm"/>
    </style:style>
    <style:style style:name="pr9" style:family="presentation" style:parent-style-name="Обычный-title">
      <style:graphic-properties draw:fill-color="#ffffff" fo:min-height="2.039cm"/>
    </style:style>
    <style:style style:name="pr10" style:family="presentation" style:parent-style-name="Обычный-outline1">
      <style:graphic-properties draw:fill-color="#ffffff" fo:min-height="1.609cm"/>
    </style:style>
    <style:style style:name="pr11" style:family="presentation" style:parent-style-name="Обычный-outline1">
      <style:graphic-properties draw:fill-color="#ffffff" draw:auto-grow-height="true" fo:min-height="13.86cm"/>
    </style:style>
    <style:style style:name="pr12" style:family="presentation" style:parent-style-name="Обычный-outline1">
      <style:graphic-properties draw:fill-color="#ffffff" fo:min-height="15.086cm"/>
    </style:style>
    <style:style style:name="pr13" style:family="presentation" style:parent-style-name="Обычный-title">
      <style:graphic-properties draw:fill-color="#ffffff" fo:min-height="2.539cm"/>
    </style:style>
    <style:style style:name="pr14" style:family="presentation" style:parent-style-name="Обычный-subtitle">
      <style:graphic-properties draw:fill-color="#ffffff" fo:min-height="13.609cm"/>
    </style:style>
    <style:style style:name="pr15" style:family="presentation" style:parent-style-name="Обычный-title">
      <style:graphic-properties draw:fill-color="#ffffff" draw:auto-grow-height="true" fo:min-height="2.163cm"/>
    </style:style>
    <style:style style:name="pr16" style:family="presentation" style:parent-style-name="Обычный-outline1" style:list-style-name="L4">
      <style:graphic-properties draw:fill-color="#ffffff" fo:min-height="16.699cm"/>
    </style:style>
    <style:style style:name="pr17" style:family="presentation" style:parent-style-name="Обычный-title">
      <style:graphic-properties draw:fill-color="#ffffff" draw:auto-grow-height="true" fo:min-height="1.663cm"/>
    </style:style>
    <style:style style:name="pr18" style:family="presentation" style:parent-style-name="Обычный-title">
      <style:graphic-properties draw:fill-color="#ffffff" fo:min-height="1.539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1.2cm" fo:margin-right="0cm" fo:margin-top="0cm" fo:margin-bottom="0.7cm" fo:text-indent="-0.9cm"/>
    </style:style>
    <style:style style:name="P3" style:family="paragraph">
      <style:paragraph-properties fo:margin-left="1.2cm" fo:margin-right="0cm" fo:margin-top="0cm" fo:margin-bottom="0.7cm" fo:text-indent="-0.9cm"/>
      <style:text-properties fo:font-size="32pt" style:font-size-asian="32pt" style:font-size-complex="32pt"/>
    </style:style>
    <style:style style:name="P4" style:family="paragraph">
      <style:paragraph-properties fo:margin-left="0.6cm" fo:margin-right="0cm" fo:text-indent="-0.6cm"/>
    </style:style>
    <style:style style:name="P5" style:family="paragraph">
      <style:paragraph-properties fo:margin-left="1.2cm" fo:margin-right="0cm" fo:text-indent="-0.9cm"/>
    </style:style>
    <style:style style:name="P6" style:family="paragraph">
      <style:paragraph-properties fo:margin-left="0cm" fo:margin-right="0cm" fo:text-align="center" fo:text-indent="0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0cm" fo:margin-right="0cm" fo:text-indent="0cm"/>
      <style:text-properties fo:font-size="26pt" style:font-size-asian="26pt" style:font-size-complex="26pt"/>
    </style:style>
    <style:style style:name="P9" style:family="paragraph">
      <style:paragraph-properties fo:margin-left="1.2cm" fo:margin-right="0cm" fo:text-indent="-0.6cm"/>
    </style:style>
    <style:style style:name="P10" style:family="paragraph">
      <style:paragraph-properties fo:margin-left="4cm" fo:margin-right="0cm" fo:margin-top="0cm" fo:margin-bottom="1cm" fo:text-indent="-4cm"/>
    </style:style>
    <style:style style:name="P11" style:family="paragraph">
      <style:paragraph-properties fo:margin-left="0cm" fo:margin-right="0cm" fo:margin-top="0cm" fo:margin-bottom="1cm" fo:text-indent="0cm"/>
    </style:style>
    <style:style style:name="P12" style:family="paragraph">
      <style:paragraph-properties fo:margin-left="0cm" fo:margin-right="0cm" fo:text-indent="0cm"/>
      <style:text-properties fo:font-size="28pt" style:font-size-asian="28pt" style:font-size-complex="28pt"/>
    </style:style>
    <style:style style:name="P13" style:family="paragraph">
      <style:paragraph-properties fo:margin-left="1.2cm" fo:margin-right="0cm" fo:text-indent="-0.9cm"/>
      <style:text-properties fo:font-size="28pt" style:font-size-asian="28pt" style:font-size-complex="28pt"/>
    </style:style>
    <style:style style:name="P14" style:family="paragraph">
      <style:paragraph-properties fo:margin-left="0cm" fo:margin-right="0cm" fo:text-indent="0cm"/>
      <style:text-properties fo:font-size="40pt" style:font-size-asian="40pt" style:font-size-complex="40pt"/>
    </style:style>
    <style:style style:name="P15" style:family="paragraph">
      <style:paragraph-properties fo:margin-left="0cm" fo:margin-right="0cm" fo:line-height="100%" text:enable-numbering="false" fo:text-indent="0cm" style:punctuation-wrap="hanging" style:line-break="strict"/>
    </style:style>
    <style:style style:name="P16" style:family="paragraph">
      <style:paragraph-properties fo:margin-left="0cm" fo:margin-right="0cm" fo:line-height="100%" text:enable-numbering="false" fo:text-indent="0cm" style:punctuation-wrap="hanging" style:line-break="strict"/>
      <style:text-properties fo:font-size="15pt" style:font-size-asian="15pt" style:font-size-complex="15pt"/>
    </style:style>
    <style:style style:name="P17" style:family="paragraph">
      <style:paragraph-properties fo:margin-left="0cm" fo:margin-right="0cm" fo:text-indent="0cm"/>
      <style:text-properties fo:font-size="18pt"/>
    </style:style>
    <style:style style:name="P18" style:family="paragraph">
      <style:paragraph-properties fo:margin-left="0.6cm" fo:margin-right="0cm" fo:text-indent="-0.6cm"/>
      <style:text-properties fo:font-size="20pt"/>
    </style:style>
    <style:style style:name="P19" style:family="paragraph">
      <style:paragraph-properties fo:margin-left="0cm" fo:margin-right="0cm" fo:line-height="100%" text:enable-numbering="false" fo:text-indent="0cm" style:punctuation-wrap="hanging" style:line-break="strict"/>
      <style:text-properties fo:font-size="16pt" style:font-size-asian="16pt" style:font-size-complex="16pt"/>
    </style:style>
    <style:style style:name="P20" style:family="paragraph">
      <style:paragraph-properties fo:text-align="center" style:writing-mode="lr-tb"/>
      <style:text-properties fo:font-size="24pt"/>
    </style:style>
    <style:style style:name="T1" style:family="text">
      <style:text-properties fo:font-size="32pt" style:font-size-asian="32pt" style:font-size-complex="32pt"/>
    </style:style>
    <style:style style:name="T2" style:family="text">
      <style:text-properties fo:font-size="32pt" fo:language="ru" fo:country="RU" style:font-size-asian="32pt" style:font-size-complex="32pt"/>
    </style:style>
    <style:style style:name="T3" style:family="text">
      <style:text-properties fo:color="#000080"/>
    </style:style>
    <style:style style:name="T4" style:family="text">
      <style:text-properties fo:color="#0000ff"/>
    </style:style>
    <style:style style:name="T5" style:family="text">
      <style:text-properties fo:font-size="26pt" style:font-size-asian="26pt" style:font-size-complex="26pt"/>
    </style:style>
    <style:style style:name="T6" style:family="text">
      <style:text-properties fo:color="#00ae00" fo:font-size="26pt" style:font-size-asian="26pt" style:font-size-complex="26pt"/>
    </style:style>
    <style:style style:name="T7" style:family="text">
      <style:text-properties fo:color="#000080" fo:font-size="28pt" style:font-size-asian="28pt" style:font-size-complex="28pt"/>
    </style:style>
    <style:style style:name="T8" style:family="text">
      <style:text-properties fo:font-size="28pt" style:font-size-asian="28pt" style:font-size-complex="28pt"/>
    </style:style>
    <style:style style:name="T9" style:family="text">
      <style:text-properties fo:font-size="40pt" style:font-size-asian="40pt" style:font-size-complex="40pt"/>
    </style:style>
    <style:style style:name="T10" style:family="text">
      <style:text-properties fo:font-family="'Courier New'" style:font-family-generic="modern" style:font-pitch="fixed" fo:font-size="15pt" fo:language="ru" fo:country="RU" style:font-size-asian="15pt" style:font-size-complex="15pt"/>
    </style:style>
    <style:style style:name="T11" style:family="text">
      <style:text-properties fo:font-size="22pt" style:font-size-asian="22pt" style:font-size-complex="22pt"/>
    </style:style>
    <style:style style:name="T12" style:family="text">
      <style:text-properties fo:color="#00ae00" fo:font-size="22pt" style:font-size-asian="22pt" style:font-size-complex="22pt"/>
    </style:style>
    <style:style style:name="T13" style:family="text">
      <style:text-properties fo:font-size="18pt"/>
    </style:style>
    <style:style style:name="T14" style:family="text">
      <style:text-properties fo:font-size="16pt" style:font-size-asian="16pt" style:font-size-complex="16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4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●">
        <style:text-properties fo:font-family="StarSymbol" fo:color="#000000" fo:font-size="45%"/>
      </text:list-level-style-bullet>
      <text:list-level-style-bullet text:level="2" text:bullet-char="●">
        <style:text-properties fo:font-family="StarSymbol" fo:color="#000000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0000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0000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0000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0000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0000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0000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0000" fo:font-size="45%"/>
      </text:list-level-style-bullet>
    </text:list-style>
    <text:list-style style:name="L6">
      <text:list-level-style-bullet text:level="1" text:bullet-char="•">
        <style:text-properties fo:font-family="'Courier New'" style:font-family-generic="modern" style:font-pitch="fixed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</office:automatic-styles>
  <office:body>
    <office:presentation>
      <draw:page draw:name="page1" draw:style-name="dp1" draw:master-page-name="Обычный" presentation:presentation-page-layout-name="AL1T1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Банк данных PDB</text:p>
          </draw:text-box>
        </draw:frame>
        <draw:frame presentation:style-name="pr2" draw:text-style-name="P3" draw:layer="layout" svg:width="25.199cm" svg:height="13.609cm" svg:x="1.4cm" svg:y="4.914cm" presentation:class="outline" presentation:user-transformed="true">
          <draw:text-box>
            <text:list text:style-name="L2">
              <text:list-item>
                <text:p text:style-name="P2"><text:span text:style-name="T1">Содержит информацию об экспериментально полученной 3-х мерной структуре белков, нуклеиновых кислот и комплексах молекул.</text:span></text:p>
              </text:list-item>
            </text:list>
            <text:list text:style-name="L2">
              <text:list-item>
                <text:p text:style-name="P2"><text:span text:style-name="T1"><text:s/></text:span><text:span text:style-name="T1">На 10 марта 2009 содержит &gt;56000 структур</text:span></text:p>
              </text:list-item>
            </text:list>
            <text:list text:style-name="L2">
              <text:list-item>
                <text:p text:style-name="P2"><text:span text:style-name="T2">Каждая запись содержит координаты центров атомов (в некоторой произвольной системе координат) и сопровождающую информацию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text-style-name="P4" draw:layer="layout" svg:width="16.799cm" svg:height="13.365cm" svg:x="2.1cm" svg:y="14.107cm" presentation:class="notes" presentation:placeholder="true">
            <draw:text-box/>
          </draw:frame>
        </presentation:notes>
      </draw:page>
      <draw:page draw:name="page2" draw:style-name="dp1" draw:master-page-name="Обычный" presentation:presentation-page-layout-name="AL2T9">
        <office:forms form:automatic-focus="false" form:apply-design-mode="false"/>
        <draw:frame presentation:style-name="pr4" draw:text-style-name="P1" draw:layer="layout" svg:width="25.199cm" svg:height="1.737cm" svg:x="1.301cm" svg:y="0.878cm" presentation:class="title" presentation:user-transformed="true">
          <draw:text-box>
            <text:p text:style-name="P1">Поиск в PDB</text:p>
          </draw:text-box>
        </draw:frame>
        <draw:frame presentation:style-name="pr5" draw:text-style-name="P5" draw:layer="layout" svg:width="22.107cm" svg:height="3.033cm" svg:x="2.5cm" svg:y="16.985cm" presentation:class="outline" presentation:user-transformed="true">
          <draw:text-box>
            <text:list text:style-name="L2">
              <text:list-item>
                <text:p text:style-name="P5">Поиск по pdb ID</text:p>
              </text:list-item>
            </text:list>
            <text:list text:style-name="L2">
              <text:list-item>
                <text:p text:style-name="P5">Поиск по названию белка</text:p>
              </text:list-item>
            </text:list>
          </draw:text-box>
        </draw:frame>
        <draw:frame draw:style-name="gr2" draw:text-style-name="P6" draw:layer="layout" svg:width="22cm" svg:height="13.3cm" svg:x="2.5cm" svg:y="2.7cm" presentation:class="graphic" presentation:user-transformed="true">
          <draw:image xlink:href="Pictures/10000201000005DE000004282922DFA7.pn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3" draw:style-name="dp1" draw:master-page-name="Обычный" presentation:presentation-page-layout-name="AL2T9">
        <office:forms form:automatic-focus="false" form:apply-design-mode="false"/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Находка в PDB</text:p>
          </draw:text-box>
        </draw:frame>
        <draw:frame draw:style-name="gr2" draw:text-style-name="P6" draw:layer="layout" svg:width="20.796cm" svg:height="14.5cm" svg:x="4cm" svg:y="4.5cm" presentation:class="graphic" presentation:user-transformed="true">
          <draw:image xlink:href="Pictures/10000201000005DE00000428BA36D3FF.png" xlink:type="simple" xlink:show="embed" xlink:actuate="onLoad">
            <text:p text:style-name="P1"/>
          </draw:image>
        </draw:frame>
        <draw:frame presentation:style-name="pr8" draw:text-style-name="P5" draw:layer="layout" svg:width="24.296cm" svg:height="2.086cm" svg:x="2.204cm" svg:y="18.914cm" presentation:class="outline" presentation:user-transformed="true">
          <draw:text-box>
            <text:list text:style-name="L2">
              <text:list-item>
                <text:p text:style-name="P5">Результат поиска инсулина в PDB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4" draw:style-name="dp1" draw:master-page-name="Обычный" presentation:presentation-page-layout-name="AL2T9">
        <office:forms form:automatic-focus="false" form:apply-design-mode="false"/>
        <draw:frame presentation:style-name="pr9" draw:text-style-name="P1" draw:layer="layout" svg:width="25.199cm" svg:height="2.039cm" svg:x="1.4cm" svg:y="0.961cm" presentation:class="title" presentation:user-transformed="true">
          <draw:text-box>
            <text:p text:style-name="P1">Просмотр структуры белка</text:p>
          </draw:text-box>
        </draw:frame>
        <draw:frame draw:style-name="gr2" draw:text-style-name="P6" draw:layer="layout" svg:width="19cm" svg:height="15cm" svg:x="4.5cm" svg:y="3cm" presentation:class="graphic" presentation:user-transformed="true">
          <draw:image xlink:href="Pictures/1000020100000430000003FCDB8594A2.png" xlink:type="simple" xlink:show="embed" xlink:actuate="onLoad">
            <text:p text:style-name="P1"/>
          </draw:image>
        </draw:frame>
        <draw:frame presentation:style-name="pr10" draw:text-style-name="P5" draw:layer="layout" svg:width="24.796cm" svg:height="1.609cm" svg:x="0.704cm" svg:y="18.391cm" presentation:class="outline" presentation:user-transformed="true">
          <draw:text-box>
            <text:list text:style-name="L2">
              <text:list-item>
                <text:p text:style-name="P5">С сайта запускается набор java аплетов.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5" draw:style-name="dp1" draw:master-page-name="Обычный" presentation:presentation-page-layout-name="AL1T1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Программы для просмотра PDB файлов</text:p>
          </draw:text-box>
        </draw:frame>
        <draw:frame presentation:style-name="pr11" draw:text-style-name="P5" draw:layer="layout" svg:width="25.199cm" svg:height="14.661cm" svg:x="1.4cm" svg:y="4.914cm" presentation:class="outline" presentation:user-transformed="true">
          <draw:text-box>
            <text:list text:style-name="L2">
              <text:list-item>
                <text:p text:style-name="P5"><text:span text:style-name="T3">Jmol</text:span> — Java просмотровщик</text:p>
              </text:list-item>
            </text:list>
            <text:list text:style-name="L2">
              <text:list-item>
                <text:p text:style-name="P5"><text:span text:style-name="T3">pymol</text:span> — приложение написанное на python поддерживает внутренний язык комманд</text:p>
              </text:list-item>
            </text:list>
            <text:list text:style-name="L2">
              <text:list-item>
                <text:p text:style-name="P5"><text:span text:style-name="T3">rasmol</text:span> — старейшее OpenSource приложение. Содержит внутренний язык комманд</text:p>
              </text:list-item>
            </text:list>
            <text:list text:style-name="L2">
              <text:list-item>
                <text:p text:style-name="P5"><text:span text:style-name="T3">Sirius</text:span> — достаточно мощное java приложение</text:p>
              </text:list-item>
            </text:list>
            <text:list text:style-name="L2">
              <text:list-item>
                <text:p text:style-name="P5"><text:span text:style-name="T3">vmd</text:span> — наиболее продвинутое в смысле использования аппаратуры приложение. <text:s text:c="2"/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5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6" draw:style-name="dp1" draw:master-page-name="Обычный" presentation:presentation-page-layout-name="AL2T9">
        <office:forms form:automatic-focus="false" form:apply-design-mode="false"/>
        <draw:frame presentation:style-name="pr1" draw:text-style-name="P1" draw:layer="layout" svg:width="25.199cm" svg:height="3.507cm" svg:x="1.4cm" svg:y="0.837cm" presentation:class="title">
          <draw:text-box>
            <text:p text:style-name="P1">Программа rasmol</text:p>
          </draw:text-box>
        </draw:frame>
        <draw:frame draw:style-name="gr2" draw:text-style-name="P6" draw:layer="layout" svg:width="26cm" svg:height="16.5cm" svg:x="1cm" svg:y="3.5cm" presentation:class="graphic" presentation:user-transformed="true">
          <draw:image xlink:href="Pictures/10000201000003C3000002D4507F2909.pn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7" draw:style-name="dp1" draw:master-page-name="Обычный" presentation:presentation-page-layout-name="AL2T9">
        <office:forms form:automatic-focus="false" form:apply-design-mode="false"/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Режимы просмотра</text:p>
          </draw:text-box>
        </draw:frame>
        <draw:frame presentation:style-name="pr12" draw:text-style-name="P5" draw:layer="layout" svg:width="25.107cm" svg:height="15.086cm" svg:x="1.5cm" svg:y="4.914cm" presentation:class="outline" presentation:user-transformed="true">
          <draw:text-box>
            <text:list text:style-name="L2">
              <text:list-item>
                <text:p text:style-name="P5"><text:span text:style-name="T3">Проволочная модель</text:span> — ковалентные связи между атомами изображаются линиями, соединяющими их центры.</text:p>
              </text:list-item>
            </text:list>
            <text:list text:style-name="L2">
              <text:list-item>
                <text:p text:style-name="P5"><text:span text:style-name="T3">Шариковая модель</text:span> — атомы изображаются шариками. Наложение шариковой и проволочной моделей иногда называют шарнирной моделью.</text:p>
              </text:list-item>
            </text:list>
            <text:list text:style-name="L2">
              <text:list-item>
                <text:p text:style-name="P5"><text:span text:style-name="T3">Остовная модель</text:span> — изображаются условные линии, соединяющие Cα-атомы в белке.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8" draw:style-name="dp1" draw:master-page-name="Обычный" presentation:presentation-page-layout-name="AL3T10">
        <draw:frame presentation:style-name="pr1" draw:text-style-name="P1" draw:layer="layout" svg:width="25.199cm" svg:height="3.507cm" svg:x="1.4cm" svg:y="0.837cm" presentation:class="title">
          <draw:text-box>
            <text:p text:style-name="P1">Коммандный язык rasmol</text:p>
          </draw:text-box>
        </draw:frame>
        <draw:frame presentation:style-name="pr11" draw:text-style-name="P5" draw:layer="layout" svg:width="25.1cm" svg:height="13.86cm" svg:x="1.4cm" svg:y="4.914cm" presentation:class="outline" presentation:user-transformed="true">
          <draw:text-box>
            <text:list text:style-name="L2">
              <text:list-item>
                <text:p text:style-name="P5"><text:span text:style-name="T3">select</text:span> <text:span text:style-name="T4">&lt;множество&gt;</text:span> -- выделяет множество атомов.</text:p>
              </text:list-item>
            </text:list>
            <text:list text:style-name="L2">
              <text:list-item>
                <text:p text:style-name="P5"><text:span text:style-name="T3">restrict</text:span> <text:span text:style-name="T4">&lt;множество&gt;</text:span> -- выделяет множество, но стирает с экрана остальные атомы.</text:p>
              </text:list-item>
            </text:list>
            <text:list text:style-name="L2">
              <text:list-item>
                <text:p text:style-name="P5"><text:span text:style-name="T3">color</text:span> <text:span text:style-name="T4">&lt;цвет&gt;</text:span> -- отображает выделенное множество определённым цветом.</text:p>
              </text:list-item>
            </text:list>
            <text:list text:style-name="L2">
              <text:list-item>
                <text:list>
                  <text:list-item>
                    <text:p text:style-name="P7"><text:span text:style-name="T4">cpk</text:span> — цвет означающий раскраску по типу атомов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7"><text:span text:style-name="T4">red</text:span> — всё покрасить в красный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9" draw:style-name="dp1" draw:master-page-name="Обычный" presentation:presentation-page-layout-name="AL3T10">
        <draw:frame presentation:style-name="pr7" draw:text-style-name="P1" draw:layer="layout" svg:width="25.199cm" svg:height="3.473cm" svg:x="1.4cm" svg:y="0.853cm" presentation:class="title" presentation:user-transformed="true">
          <draw:text-box>
            <text:p text:style-name="P1">Команды rasmol<text:line-break/> (связи между атомами)</text:p>
          </draw:text-box>
        </draw:frame>
        <draw:frame presentation:style-name="pr2" draw:text-style-name="P5" draw:layer="layout" svg:width="25.6cm" svg:height="13.609cm" svg:x="1.5cm" svg:y="5.891cm" presentation:class="outline" presentation:user-transformed="true">
          <draw:text-box>
            <text:list text:style-name="L2">
              <text:list-item>
                <text:p text:style-name="P5"><text:span text:style-name="T3">wireframe</text:span> <text:span text:style-name="T4">50</text:span> — добавляет к изображению в графическом окне проволочную модель выделенного множества с толщиной линий 50</text:p>
              </text:list-item>
            </text:list>
            <text:list text:style-name="L2">
              <text:list-item>
                <text:p text:style-name="P5"><text:span text:style-name="T3">wireframe</text:span> <text:span text:style-name="T4">off</text:span> — не отображает проволочную модель</text:p>
              </text:list-item>
            </text:list>
            <text:list text:style-name="L2">
              <text:list-item>
                <text:p text:style-name="P5"><text:span text:style-name="T3">backbone</text:span> <text:span text:style-name="T4">70</text:span> — добавляет остовную модель</text:p>
              </text:list-item>
            </text:list>
            <text:list text:style-name="L2">
              <text:list-item>
                <text:p text:style-name="P5"><text:span text:style-name="T3">cpk</text:span> <text:span text:style-name="T4">200</text:span> — добавляет шариковую модель 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9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0" draw:style-name="dp1" draw:master-page-name="Обычный" presentation:presentation-page-layout-name="AL3T10"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Выделение множества в rasmol</text:p>
          </draw:text-box>
        </draw:frame>
        <draw:frame presentation:style-name="pr2" draw:text-style-name="P5" draw:layer="layout" svg:width="24.796cm" svg:height="13.609cm" svg:x="1.204cm" svg:y="4.891cm" presentation:class="outline" presentation:user-transformed="true">
          <draw:text-box>
            <text:list text:style-name="L2">
              <text:list-item>
                <text:p text:style-name="P5">Один атом: <text:span text:style-name="T4">Ser15:A.OG</text:span> — атом OG из серина 15 цепи A </text:p>
              </text:list-item>
            </text:list>
            <text:list text:style-name="L2">
              <text:list-item>
                <text:p text:style-name="P5">Все атомы заданного остатка: <text:span text:style-name="T4">15:A</text:span> </text:p>
              </text:list-item>
            </text:list>
            <text:list text:style-name="L2">
              <text:list-item>
                <text:p text:style-name="P5">Все атомы диапазона остатков: <text:span text:style-name="T4">10-28:A</text:span> </text:p>
              </text:list-item>
            </text:list>
            <text:list text:style-name="L2">
              <text:list-item>
                <text:p text:style-name="P5">Все атомы цепи A: <text:span text:style-name="T4">*:A</text:span> </text:p>
              </text:list-item>
            </text:list>
            <text:list text:style-name="L2">
              <text:list-item>
                <text:p text:style-name="P5">Все Cα-атомы: <text:span text:style-name="T4">*.CA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0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1" draw:style-name="dp1" draw:master-page-name="Обычный" presentation:presentation-page-layout-name="AL3T10">
        <draw:frame presentation:style-name="pr13" draw:text-style-name="P1" draw:layer="layout" svg:width="25.199cm" svg:height="2.539cm" svg:x="1.4cm" svg:y="0.961cm" presentation:class="title" presentation:user-transformed="true">
          <draw:text-box>
            <text:p text:style-name="P1">Логические операции</text:p>
          </draw:text-box>
        </draw:frame>
        <draw:frame presentation:style-name="pr2" draw:text-style-name="P5" draw:layer="layout" svg:width="25.1cm" svg:height="16.467cm" svg:x="2cm" svg:y="3.596cm" presentation:class="outline" presentation:user-transformed="true">
          <draw:text-box>
            <text:list text:style-name="L2">
              <text:list-item>
                <text:p text:style-name="P5">Логическое "или" (объединение множеств) — запятая или "or" </text:p>
              </text:list-item>
            </text:list>
            <text:list text:style-name="L2">
              <text:list-item>
                <text:list>
                  <text:list-item>
                    <text:p text:style-name="P7"><text:span text:style-name="T4">15:A,17:A,19:A</text:span> — все атомы трёх остатков </text:p>
                  </text:list-item>
                </text:list>
              </text:list-item>
            </text:list>
            <text:list text:style-name="L2">
              <text:list-item>
                <text:p text:style-name="P5">Логическое "и" (пересечение множеств) — "and" </text:p>
              </text:list-item>
            </text:list>
            <text:list text:style-name="L2">
              <text:list-item>
                <text:list>
                  <text:list-item>
                    <text:p text:style-name="P7"><text:span text:style-name="T4">ser and *:A</text:span> — все атомы всех серинов из цепи A </text:p>
                  </text:list-item>
                </text:list>
              </text:list-item>
            </text:list>
            <text:list text:style-name="L2">
              <text:list-item>
                <text:p text:style-name="P5">Логическое "не" (дополнение к множеству) — "not"</text:p>
              </text:list-item>
            </text:list>
            <text:list text:style-name="L2">
              <text:list-item>
                <text:list>
                  <text:list-item>
                    <text:p text:style-name="P7"><text:span text:style-name="T4">not protein</text:span> — все небелковые атомы</text:p>
                  </text:list-item>
                </text:list>
              </text:list-item>
            </text:list>
            <text:list text:style-name="L2">
              <text:list-item>
                <text:p text:style-name="P5">Возможно объединение через скобки</text:p>
              </text:list-item>
            </text:list>
            <text:list text:style-name="L2">
              <text:list-item>
                <text:list>
                  <text:list-item>
                    <text:p text:style-name="P7"><text:span text:style-name="T4">not (protein,dna,water)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1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2" draw:style-name="dp1" draw:master-page-name="Обычный" presentation:presentation-page-layout-name="AL3T10"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Оператор «within»</text:p>
          </draw:text-box>
        </draw:frame>
        <draw:frame presentation:style-name="pr2" draw:text-style-name="P5" draw:layer="layout" svg:width="25.6cm" svg:height="13.609cm" svg:x="1.4cm" svg:y="4.914cm" presentation:class="outline" presentation:user-transformed="true">
          <draw:text-box>
            <text:list text:style-name="L2">
              <text:list-item>
                <text:p text:style-name="P5"><text:span text:style-name="T3">within(4.5,dna)</text:span> — множество всех атомов, расположенных ближе 4,5 Å от ДНК.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2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3" draw:style-name="dp1" draw:master-page-name="Обычный" presentation:presentation-page-layout-name="AL3T10"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Сохранение и экпорт в rasmol</text:p>
          </draw:text-box>
        </draw:frame>
        <draw:frame presentation:style-name="pr2" draw:text-style-name="P5" draw:layer="layout" svg:width="24.1cm" svg:height="13.609cm" svg:x="1.4cm" svg:y="4.914cm" presentation:class="outline" presentation:user-transformed="true">
          <draw:text-box>
            <text:list text:style-name="L2">
              <text:list-item>
                <text:p text:style-name="P5"><text:span text:style-name="T3">save</text:span><text:span text:style-name="T4"> h:\rasmol\my.pdb</text:span> </text:p>
              </text:list-item>
            </text:list>
            <text:list text:style-name="L2">
              <text:list-item>
                <text:list>
                  <text:list-item>
                    <text:p text:style-name="P7">создаст файл "my.pdb" в директории h:\rasmol, содержащий координаты атомов выделенного множества в PDB-формате. 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3">write</text:span> <text:span text:style-name="T4">h:\rasmol\picture.gif</text:span></text:p>
              </text:list-item>
            </text:list>
            <text:list text:style-name="L2">
              <text:list-item>
                <text:list>
                  <text:list-item>
                    <text:p text:style-name="P7">сохранит текущее изображение (в формате GIF). </text:p>
                  </text:list-item>
                </text:list>
              </text:list-item>
            </text:list>
            <text:list text:style-name="L2">
              <text:list-item>
                <text:p text:style-name="P5"><text:span text:style-name="T3">load</text:span> <text:span text:style-name="T4">h:\tmp\1xyz.pdb</text:span></text:p>
              </text:list-item>
            </text:list>
            <text:list text:style-name="L2">
              <text:list-item>
                <text:list>
                  <text:list-item>
                    <text:p text:style-name="P7">Загрузка pdb файла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3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4" draw:style-name="dp1" draw:master-page-name="Обычный" presentation:presentation-page-layout-name="AL3T10"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Скрипты в rasmol</text:p>
          </draw:text-box>
        </draw:frame>
        <draw:frame presentation:style-name="pr2" draw:text-style-name="P5" draw:layer="layout" svg:width="12.296cm" svg:height="13.609cm" svg:x="1.4cm" svg:y="4.914cm" presentation:class="outline">
          <draw:text-box>
            <text:list text:style-name="L2">
              <text:list-item>
                <text:p text:style-name="P5">Набор команд можно сохранить в специальный файл и затем запустить набрав</text:p>
              </text:list-item>
            </text:list>
            <text:list text:style-name="L2">
              <text:list-item>
                <text:list>
                  <text:list-item>
                    <text:p text:style-name="P7"><text:span text:style-name="T3">script</text:span> <text:span text:style-name="T4">myscript.spt</text:span></text:p>
                  </text:list-item>
                </text:list>
              </text:list-item>
            </text:list>
          </draw:text-box>
        </draw:frame>
        <draw:frame draw:style-name="gr3" draw:text-style-name="P8" draw:layer="layout" svg:width="11cm" svg:height="12.551cm" svg:x="15.5cm" svg:y="5cm">
          <draw:text-box>
            <text:p text:style-name="P1"><text:span text:style-name="T5">load h:\tmp\1xyz.pdb</text:span></text:p>
            <text:p text:style-name="P1"><text:span text:style-name="T5">restrict none</text:span></text:p>
            <text:p text:style-name="P1"><text:span text:style-name="T5">select *:a</text:span></text:p>
            <text:p text:style-name="P1"><text:span text:style-name="T5">color cyan</text:span></text:p>
            <text:p text:style-name="P1"><text:span text:style-name="T5">backbone 50</text:span></text:p>
            <text:p text:style-name="P1"><text:span text:style-name="T5">select *:b</text:span></text:p>
            <text:p text:style-name="P1"><text:span text:style-name="T5">color yellow</text:span></text:p>
            <text:p text:style-name="P1"><text:span text:style-name="T5">backbone 50</text:span></text:p>
            <text:p text:style-name="P1"><text:span text:style-name="T5">select not protein</text:span></text:p>
            <text:p text:style-name="P1"><text:span text:style-name="T5">color cpk</text:span></text:p>
            <text:p text:style-name="P1"><text:span text:style-name="T5">cpk 100</text:span></text:p>
            <text:p text:style-name="P1"><text:span text:style-name="T5">select all</text:span></text:p>
          </draw:text-box>
        </draw:frame>
        <presentation:notes draw:style-name="dp2">
          <draw:page-thumbnail draw:style-name="gr1" draw:layer="layout" svg:width="14.848cm" svg:height="11.136cm" svg:x="3.075cm" svg:y="2.257cm" draw:page-number="14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5" draw:style-name="dp1" draw:master-page-name="Обычный" presentation:presentation-page-layout-name="AL4T0">
        <draw:frame presentation:style-name="pr1" draw:text-style-name="P1" draw:layer="layout" svg:width="25.199cm" svg:height="3.507cm" svg:x="1.4cm" svg:y="0.837cm" presentation:class="title">
          <draw:text-box>
            <text:p text:style-name="P1">Пример манипуляций с <text:line-break/>Rasmol</text:p>
          </draw:text-box>
        </draw:frame>
        <draw:frame presentation:style-name="pr14" draw:text-style-name="P1" draw:layer="layout" svg:width="25.199cm" svg:height="13.609cm" svg:x="1.4cm" svg:y="5.039cm" presentation:class="subtitle">
          <draw:text-box>
            <text:list text:style-name="L1">
              <text:list-item>
                <text:list>
                  <text:list-item>
                    <text:p text:style-name="P9">За описание языка спасибо: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/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><text:a xlink:href="http://kodomo.cmm.msu.ru/wiki/Main/RasMol">http://kodomo.cmm.msu.ru/wiki/Main/RasMol</text:a></text:p>
                  </text:list-item>
                </text:list>
              </text:list-item>
            </text:list>
            <text:list text:style-name="L1">
              <text:list-item>
                <text:list>
                  <text:list-item>
                    <text:p text:style-name="P9"/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5" presentation:class="page"/>
        </presentation:notes>
      </draw:page>
      <draw:page draw:name="page16" draw:style-name="dp1" draw:master-page-name="Обычный" presentation:presentation-page-layout-name="AL1T1">
        <draw:frame presentation:style-name="pr1" draw:text-style-name="P1" draw:layer="layout" svg:width="25.199cm" svg:height="3.507cm" svg:x="1.4cm" svg:y="0.837cm" presentation:class="title">
          <draw:text-box>
            <text:p text:style-name="P1">Структура PDB записи (поля)</text:p>
          </draw:text-box>
        </draw:frame>
        <draw:frame presentation:style-name="pr2" draw:text-style-name="P5" draw:layer="layout" svg:width="25.199cm" svg:height="13.609cm" svg:x="1.4cm" svg:y="4.914cm" presentation:class="outline">
          <draw:text-box>
            <text:list text:style-name="L2">
              <text:list-item>
                <text:p text:style-name="P5"><text:span text:style-name="T3">HEADER</text:span> — заголовок, содержит идентификатор записи, дату изменения, наиболее общую характеристику молекулы (трансмембранный белок)</text:p>
              </text:list-item>
            </text:list>
            <text:list text:style-name="L2">
              <text:list-item>
                <text:p text:style-name="P5"><text:span text:style-name="T3">TITLE</text:span> — полное описание данной 3-х мерной структуры в вольном стиле</text:p>
              </text:list-item>
            </text:list>
            <text:list text:style-name="L2">
              <text:list-item>
                <text:p text:style-name="P5"><text:span text:style-name="T3">COMPND</text:span> — показывает какие именно макромолекулы включены в запись.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6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7" draw:style-name="dp1" draw:master-page-name="Обычный" presentation:presentation-page-layout-name="AL4T0">
        <draw:frame draw:style-name="gr4" draw:text-style-name="P8" draw:layer="layout" svg:width="27cm" svg:height="14cm" svg:x="0.5cm" svg:y="4.5cm">
          <draw:text-box>
            <text:p text:style-name="P1"><text:span text:style-name="T5">COLUMNS <text:s text:c="6"/>DATA TYPE <text:s text:c="6"/>FIELD <text:s text:c="8"/>DEFINITION </text:span></text:p>
            <text:p text:style-name="P1"><text:span text:style-name="T5">----------------------------------------------------------------------------------</text:span></text:p>
            <text:p text:style-name="P10"><text:span text:style-name="T5"><text:s/></text:span><text:span text:style-name="T6">1 - <text:s/>6</text:span><text:span text:style-name="T5"> <text:s/>Record name "COMPND" <text:s text:c="2"/></text:span></text:p>
            <text:p text:style-name="P11"><text:span text:style-name="T5"><text:s/></text:span><text:span text:style-name="T6">8 - 10</text:span><text:span text:style-name="T5"> Номер строчки, если запись "COMPND" многострочная </text:span></text:p>
            <text:p text:style-name="P10"><text:span text:style-name="T6">11 - 70</text:span><text:span text:style-name="T5"> Спецификация и описание компонент</text:span></text:p>
          </draw:text-box>
        </draw:frame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Поле описания компонент</text:p>
          </draw:text-box>
        </draw:frame>
        <presentation:notes draw:style-name="dp2">
          <draw:page-thumbnail draw:style-name="gr1" draw:layer="layout" svg:width="14.848cm" svg:height="11.136cm" svg:x="3.075cm" svg:y="2.257cm" draw:page-number="17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8" draw:style-name="dp1" draw:master-page-name="Обычный" presentation:presentation-page-layout-name="AL1T1">
        <draw:frame presentation:style-name="pr15" draw:text-style-name="P1" draw:layer="layout" svg:width="25.199cm" svg:height="2.163cm" svg:x="1.4cm" svg:y="0.837cm" presentation:class="title" presentation:user-transformed="true">
          <draw:text-box>
            <text:p text:style-name="P1">Описание компоненты</text:p>
          </draw:text-box>
        </draw:frame>
        <draw:frame presentation:style-name="pr16" draw:text-style-name="P12" draw:layer="layout" svg:width="27cm" svg:height="16.699cm" svg:x="0.5cm" svg:y="3cm" presentation:class="outline" presentation:user-transformed="true">
          <draw:text-box>
            <text:list text:style-name="L4">
              <text:list-item>
                <text:p text:style-name="P1"><text:span text:style-name="T7">MOL_ID</text:span><text:span text:style-name="T8"> -- номер молекулы, будет использован в поле source <text:s/>(обяз)</text:span></text:p>
              </text:list-item>
            </text:list>
            <text:list text:style-name="L4">
              <text:list-item>
                <text:p text:style-name="P1"><text:span text:style-name="T7">MOLECULE</text:span><text:span text:style-name="T8"> -- название молекулы <text:s text:c="2"/></text:span></text:p>
              </text:list-item>
            </text:list>
            <text:list text:style-name="L4">
              <text:list-item>
                <text:p text:style-name="P1"><text:span text:style-name="T7">CHAIN</text:span><text:span text:style-name="T8"> -- разделённый запятыми список однобуквенных идентификаторов цепочки атомов. (обяз)</text:span></text:p>
              </text:list-item>
            </text:list>
            <text:list text:style-name="L4">
              <text:list-item>
                <text:p text:style-name="P1"><text:span text:style-name="T7">FRAGMENT</text:span><text:span text:style-name="T8"> -- характеристика области откуда взята молекула (необяз)</text:span></text:p>
              </text:list-item>
            </text:list>
            <text:list text:style-name="L4">
              <text:list-item>
                <text:p text:style-name="P1"><text:span text:style-name="T7">SYNONYM</text:span><text:span text:style-name="T8"> -- разделённый запятыми список синонимов к названию молекулы. (необяз)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8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19" draw:style-name="dp1" draw:master-page-name="Обычный" presentation:presentation-page-layout-name="AL1T1">
        <draw:frame presentation:style-name="pr7" draw:text-style-name="P1" draw:layer="layout" svg:width="25.199cm" svg:height="3.473cm" svg:x="1.4cm" svg:y="0.853cm" presentation:class="title" presentation:user-transformed="true">
          <draw:text-box>
            <text:p text:style-name="P1">Описание компоненты (продолжение)</text:p>
          </draw:text-box>
        </draw:frame>
        <draw:frame presentation:style-name="pr2" draw:text-style-name="P13" draw:layer="layout" svg:width="25.199cm" svg:height="13.609cm" svg:x="1.301cm" svg:y="4.891cm" presentation:class="outline" presentation:user-transformed="true">
          <draw:text-box>
            <text:list text:style-name="L5">
              <text:list-item>
                <text:p text:style-name="P1"><text:span text:style-name="T7">EC</text:span><text:span text:style-name="T8"> -- номера молекулы выданные в базе данных ферментов. (необяз)</text:span></text:p>
              </text:list-item>
            </text:list>
            <text:list text:style-name="L5">
              <text:list-item>
                <text:p text:style-name="P1"><text:span text:style-name="T7">ENGINEERED</text:span><text:span text:style-name="T8"> -- рекомбинантная технология или чистый синтез (необяз)</text:span></text:p>
              </text:list-item>
            </text:list>
            <text:list text:style-name="L5">
              <text:list-item>
                <text:p text:style-name="P1"><text:span text:style-name="T7">MUTATION</text:span><text:span text:style-name="T8"> -- была ли мутация (необяз).</text:span></text:p>
              </text:list-item>
            </text:list>
            <text:list text:style-name="L5">
              <text:list-item>
                <text:p text:style-name="P1"><text:span text:style-name="T7">OTHER_DETAILS</text:span><text:span text:style-name="T8"> <text:s/>-- прочее, если есть что сказать.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9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0" draw:style-name="dp1" draw:master-page-name="Обычный" presentation:presentation-page-layout-name="AL1T1"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Структура PDB записи (поля) </text:p>
          </draw:text-box>
        </draw:frame>
        <draw:frame presentation:style-name="pr2" draw:text-style-name="P5" draw:layer="layout" svg:width="25.199cm" svg:height="13.609cm" svg:x="1.4cm" svg:y="4.914cm" presentation:class="outline">
          <draw:text-box>
            <text:list text:style-name="L2">
              <text:list-item>
                <text:p text:style-name="P5"><text:span text:style-name="T3">SOURCE</text:span> — описывает биологическое <text:s/>происхождение молекул. Детальная информация о биологической роли молекулы</text:p>
              </text:list-item>
            </text:list>
            <text:list text:style-name="L2">
              <text:list-item>
                <text:p text:style-name="P5"><text:span text:style-name="T3">KEYWDS</text:span> — ключевые слова через запятую, многострочное поле</text:p>
              </text:list-item>
            </text:list>
            <text:list text:style-name="L2">
              <text:list-item>
                <text:p text:style-name="P5"><text:span text:style-name="T3">EXPDATA </text:span>— данные о том, в ходе какого типа эксперемента были получены соответствующие данные.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0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1" draw:style-name="dp1" draw:master-page-name="Обычный" presentation:presentation-page-layout-name="AL1T1"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Поле ЕXPDATA</text:p>
          </draw:text-box>
        </draw:frame>
        <draw:frame presentation:style-name="pr2" draw:text-style-name="P5" draw:layer="layout" svg:width="25.199cm" svg:height="13.609cm" svg:x="1.4cm" svg:y="4.914cm" presentation:class="outline" presentation:user-transformed="true">
          <draw:text-box>
            <text:list text:style-name="L2">
              <text:list-item>
                <text:p text:style-name="P5">Типы экспериментов:</text:p>
              </text:list-item>
            </text:list>
            <text:list text:style-name="L2">
              <text:list-item>
                <text:list>
                  <text:list-item>
                    <text:p text:style-name="P7">X-RAY <text:s/>DIFFRACTION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7">FIBER <text:s/>DIFFRACTION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7">NEUTRON <text:s/>DIFFRACTION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7">ELECTRON <text:s/>CRYSTALLOGRAPHY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7">ELECTRON <text:s/>MICROSCOPY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7">SOLID-STATE <text:s/>NMR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7">SOLUTION <text:s/>NMR</text:p>
                  </text:list-item>
                </text:list>
              </text:list-item>
            </text:list>
            <text:list text:style-name="L2">
              <text:list-item>
                <text:list>
                  <text:list-item>
                    <text:p text:style-name="P7">SOLUTION <text:s/>SCATTERING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1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2" draw:style-name="dp1" draw:master-page-name="Обычный" presentation:presentation-page-layout-name="AL1T1">
        <draw:frame presentation:style-name="pr7" draw:text-style-name="P1" draw:layer="layout" svg:width="25.199cm" svg:height="3.256cm" svg:x="1.4cm" svg:y="0.961cm" presentation:class="title" presentation:user-transformed="true">
          <draw:text-box>
            <text:p text:style-name="P1">Структура PDB записи (поля)</text:p>
          </draw:text-box>
        </draw:frame>
        <draw:frame presentation:style-name="pr2" draw:text-style-name="P5" draw:layer="layout" svg:width="25.199cm" svg:height="13.609cm" svg:x="1.4cm" svg:y="4.914cm" presentation:class="outline">
          <draw:text-box>
            <text:list text:style-name="L2">
              <text:list-item>
                <text:p text:style-name="P5"><text:span text:style-name="T3">AUTHOR</text:span> — список авторов данной записи в банке, разделённый запятыми.</text:p>
              </text:list-item>
            </text:list>
            <text:list text:style-name="L2">
              <text:list-item>
                <text:p text:style-name="P5"><text:span text:style-name="T3">REVDAT</text:span> — история изменений записи. Все изменения должны храниться в самой записи. У каждого изменения есть номер.</text:p>
              </text:list-item>
            </text:list>
            <text:list text:style-name="L2">
              <text:list-item>
                <text:p text:style-name="P5"><text:span text:style-name="T3">JRNL</text:span> — ссылки на литературу</text:p>
              </text:list-item>
            </text:list>
            <text:list text:style-name="L2">
              <text:list-item>
                <text:p text:style-name="P5"><text:span text:style-name="T3">REMARK</text:span> — комментарии, в смысле пронумерованные заметки в вольном стиле</text:p>
              </text:list-item>
            </text:list>
            <text:list text:style-name="L2">
              <text:list-item>
                <text:p text:style-name="P5"><text:span text:style-name="T3">ATOM</text:span> — информация об атомах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22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3" draw:style-name="dp1" draw:master-page-name="Обычный" presentation:presentation-page-layout-name="AL1T1">
        <draw:frame presentation:style-name="pr17" draw:text-style-name="P14" draw:layer="layout" svg:width="25.199cm" svg:height="1.663cm" svg:x="1.4cm" svg:y="0.837cm" presentation:class="title" presentation:user-transformed="true">
          <draw:text-box>
            <text:p text:style-name="P1"><text:span text:style-name="T9">Структура PDB файла</text:span></text:p>
          </draw:text-box>
        </draw:frame>
        <draw:frame draw:style-name="gr5" draw:text-style-name="P16" draw:layer="layout" svg:width="27cm" svg:height="18cm" svg:x="0.5cm" svg:y="2.5cm">
          <draw:text-box>
            <text:p text:style-name="P15"><text:span text:style-name="T10">HEADER <text:s text:c="3"/>COMPLEX (DNA-BINDING PROTEIN/DNA) <text:s text:c="6"/>27-APR-97 <text:s text:c="2"/>1WET <text:s text:c="2"/></text:span></text:p>
            <text:p text:style-name="P15"><text:span text:style-name="T10">TITLE <text:s text:c="4"/>STRUCTURE OF THE PURR-GUANINE-PURF OPERATOR COMPLEX <text:s text:c="7"/></text:span></text:p>
            <text:p text:style-name="P15"><text:span text:style-name="T10">COMPND <text:s text:c="3"/>MOL_ID: 1; <text:s text:c="48"/></text:span></text:p>
            <text:p text:style-name="P15"><text:span text:style-name="T10">COMPND <text:s text:c="2"/>2 MOLECULE: PURINE REPRESSOR-GUANINE-PURF-OPERATOR; <text:s text:c="19"/></text:span></text:p>
            <text:p text:style-name="P15"><text:span text:style-name="T10">COMPND <text:s text:c="2"/>3 CHAIN: A; <text:s text:c="45"/></text:span></text:p>
            <text:p text:style-name="P15"><text:span text:style-name="T10">COMPND <text:s text:c="2"/>4 MOL_ID: 2; <text:s text:c="44"/></text:span></text:p>
            <text:p text:style-name="P15"><text:span text:style-name="T10">COMPND <text:s text:c="2"/>5 MOLECULE: DNA (AACGAAAACGTTTTCGT); <text:s text:c="20"/></text:span></text:p>
            <text:p text:style-name="P15"><text:span text:style-name="T10">COMPND <text:s text:c="2"/>6 CHAIN: B; <text:s text:c="45"/></text:span></text:p>
            <text:p text:style-name="P15"><text:span text:style-name="T10">COMPND <text:s text:c="2"/>7 ENGINEERED: YES; <text:s text:c="38"/></text:span></text:p>
            <text:p text:style-name="P15"><text:span text:style-name="T10">COMPND <text:s text:c="2"/>8 BIOLOGICAL_UNIT: HOMODIMER <text:s text:c="28"/></text:span></text:p>
            <text:p text:style-name="P15"><text:span text:style-name="T10">SOURCE <text:s text:c="3"/>MOL_ID: 1; <text:s text:c="59"/></text:span></text:p>
            <text:p text:style-name="P15"><text:span text:style-name="T10">SOURCE <text:s text:c="2"/>2 ORGANISM_SCIENTIFIC: ESCHERICHIA COLI; <text:s text:c="16"/></text:span></text:p>
            <text:p text:style-name="P15"><text:span text:style-name="T10">SOURCE <text:s text:c="2"/>3 MOL_ID: 2; <text:s text:c="44"/></text:span></text:p>
            <text:p text:style-name="P15"><text:span text:style-name="T10">SOURCE <text:s text:c="2"/>4 SYNTHETIC: YES <text:s text:c="29"/></text:span></text:p>
            <text:p text:style-name="P15"><text:span text:style-name="T10">KEYWDS <text:s text:c="3"/>DNA-BINDING REGULATORY PROTEIN, REPRESSOR, <text:s text:c="2"/></text:span></text:p>
            <text:p text:style-name="P15"><text:span text:style-name="T10">KEYWDS <text:s text:c="2"/>2 COMPLEX (DNA-BINDING PROTEIN/DNA) <text:s text:c="10"/></text:span></text:p>
            <text:p text:style-name="P15"><text:span text:style-name="T10">EXPDTA <text:s text:c="3"/>X-RAY DIFFRACTION <text:s text:c="27"/></text:span></text:p>
            <text:p text:style-name="P15"><text:span text:style-name="T10">AUTHOR <text:s text:c="3"/>M.A.SCHUMACHER,A.GLASFELD,H.ZALKIN,R.G.BRENNAN </text:span></text:p>
            <text:p text:style-name="P15"><text:span text:style-name="T10">REVDAT <text:s text:c="2"/>1 <text:s text:c="2"/>12-NOV-97 1WET <text:s text:c="3"/>0 <text:s text:c="24"/></text:span></text:p>
            <text:p text:style-name="P15"><text:span text:style-name="T10">JRNL <text:s text:c="7"/>AUTH <text:s text:c="2"/>M.A.SCHUMACHER,A.GLASFELD,H.ZALKIN,R.G.BRENNAN </text:span></text:p>
            <text:p text:style-name="P15"><text:span text:style-name="T10">JRNL <text:s text:c="7"/>TITL <text:s text:c="2"/>THE X-RAY STRUCTURE OF THE PURR-GUANINE-PURF <text:s text:c="2"/></text:span></text:p>
            <text:p text:style-name="P15"><text:span text:style-name="T10">JRNL <text:s text:c="7"/>TITL 2 OPERATOR COMPLEX REVEALS THE CONTRIBUTIONS OF <text:s/></text:span></text:p>
            <text:p text:style-name="P15"><text:span text:style-name="T10">JRNL <text:s text:c="7"/>TITL 3 COMPLEMENTARY ELECTROSTATIC SURFACES AND A <text:s text:c="4"/></text:span></text:p>
            <text:p text:style-name="P15"><text:span text:style-name="T10">JRNL <text:s text:c="7"/>TITL 4 WATER-MEDIATED HYDROGEN BOND TO COREPRESSOR <text:s text:c="3"/></text:span></text:p>
            <text:p text:style-name="P15"><text:span text:style-name="T10">JRNL <text:s text:c="7"/>TITL 5 SPECIFICITY AND BINDING AFFINITY <text:s text:c="14"/></text:span></text:p>
            <text:p text:style-name="P15"><text:span text:style-name="T10">JRNL <text:s text:c="7"/>REF <text:s text:c="3"/>J.BIOL.CHEM. <text:s text:c="17"/>V. 272 22648 1997</text:span></text:p>
            <text:p text:style-name="P15"><text:span text:style-name="T10">JRNL <text:s text:c="7"/>REFN <text:s text:c="2"/>ASTM JBCHA3 <text:s/>US ISSN 0021-9258 <text:s text:c="16"/>0071</text:span></text:p>
            <text:p text:style-name="P15"><text:span text:style-name="T10">REMARK <text:s text:c="2"/>1 <text:s text:c="69"/></text:span></text:p>
            <text:p text:style-name="P15"><text:span text:style-name="T10"/></text:p>
          </draw:text-box>
        </draw:frame>
        <presentation:notes draw:style-name="dp2">
          <draw:page-thumbnail draw:style-name="gr1" draw:layer="layout" svg:width="14.848cm" svg:height="11.136cm" svg:x="3.075cm" svg:y="2.257cm" draw:page-number="23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4" draw:style-name="dp1" draw:master-page-name="Обычный" presentation:presentation-page-layout-name="AL4T0">
        <draw:frame draw:style-name="gr6" draw:text-style-name="P17" draw:layer="layout" svg:width="27cm" svg:height="17.822cm" svg:x="0.5cm" svg:y="1.178cm">
          <draw:text-box>
            <text:p text:style-name="P1"><text:span text:style-name="T11">COLUMNS <text:s text:c="2"/>DATA <text:s/>TYPE FIELD <text:s text:c="7"/>DEFINITION</text:span></text:p>
            <text:p text:style-name="P1"><text:span text:style-name="T11">-------------------------------------------------------------------------------------</text:span></text:p>
            <text:p text:style-name="P1"><text:span text:style-name="T11"><text:s/></text:span><text:span text:style-name="T12">1 - <text:s/>6 </text:span><text:span text:style-name="T11"><text:s text:c="7"/>Record name <text:s text:c="13"/>"ATOM <text:s/>"</text:span></text:p>
            <text:p text:style-name="P1"><text:span text:style-name="T11"><text:s/></text:span><text:span text:style-name="T12">7 - 11</text:span><text:span text:style-name="T11"> <text:s text:c="6"/>Integer <text:s text:c="13"/>serial <text:s text:c="6"/>Atom <text:s/>serial number.</text:span></text:p>
            <text:p text:style-name="P1"><text:span text:style-name="T12">13 - 16</text:span><text:span text:style-name="T11"> <text:s text:c="7"/>Atom <text:s text:c="14"/>name <text:s text:c="8"/>Atom name.</text:span></text:p>
            <text:p text:style-name="P1"><text:span text:style-name="T12">17</text:span><text:span text:style-name="T11"> <text:s text:c="12"/>Character <text:s text:c="9"/>altLoc <text:s text:c="6"/>Alternate location indicator.</text:span></text:p>
            <text:p text:style-name="P1"><text:span text:style-name="T12">18 - 20</text:span><text:span text:style-name="T11"> <text:s text:c="5"/>Residue name <text:s/>resName <text:s text:c="5"/>Residue name.</text:span></text:p>
            <text:p text:style-name="P1"><text:span text:style-name="T12">22 </text:span><text:span text:style-name="T11"><text:s text:c="12"/>Character <text:s text:c="9"/>chainID <text:s text:c="5"/>Chain identifier.</text:span></text:p>
            <text:p text:style-name="P1"><text:span text:style-name="T12">23 - 26</text:span><text:span text:style-name="T11"> <text:s text:c="7"/>Integer <text:s text:c="11"/>resSeq <text:s text:c="6"/>Residue sequence number.</text:span></text:p>
            <text:p text:style-name="P1"><text:span text:style-name="T12">27</text:span><text:span text:style-name="T11"> <text:s text:c="15"/>AChar <text:s text:c="14"/>iCode <text:s text:c="8"/>Code for insertion of residues.</text:span></text:p>
            <text:p text:style-name="P1"><text:span text:style-name="T12">31 - 38</text:span><text:span text:style-name="T11"> <text:s text:c="7"/>Real(8.3) <text:s text:c="5"/>x <text:s text:c="11"/>Orthogonal coordinates for X in Angstroms.</text:span></text:p>
            <text:p text:style-name="P1"><text:span text:style-name="T12">39 - 46</text:span><text:span text:style-name="T11"> <text:s text:c="7"/>Real(8.3) <text:s text:c="4"/>y <text:s text:c="11"/>Orthogonal coordinates for Y in Angstroms.</text:span></text:p>
            <text:p text:style-name="P1"><text:span text:style-name="T12">47 - 54</text:span><text:span text:style-name="T11"> <text:s text:c="7"/>Real(8.3) <text:s text:c="4"/>z <text:s text:c="11"/>Orthogonal coordinates for Z in Angstroms.</text:span></text:p>
            <text:p text:style-name="P1"><text:span text:style-name="T12">55 - 60</text:span><text:span text:style-name="T11"> <text:s text:c="7"/>Real(6.2) <text:s text:c="4"/>occupancy <text:s text:c="3"/>Occupancy.</text:span></text:p>
            <text:p text:style-name="P1"><text:span text:style-name="T12">61 - 66</text:span><text:span text:style-name="T11"> <text:s text:c="7"/>Real(6.2) <text:s text:c="4"/>tempFactor <text:s text:c="2"/>Temperature <text:s/>factor.</text:span></text:p>
            <text:p text:style-name="P1"><text:span text:style-name="T12">77 - 78</text:span><text:span text:style-name="T11"> <text:s text:c="7"/>LString(2) <text:s text:c="3"/>element <text:s text:c="5"/>Element symbol, right-justified.</text:span></text:p>
            <text:p text:style-name="P1"><text:span text:style-name="T12">79 - 80</text:span><text:span text:style-name="T11"> <text:s text:c="7"/>LString(2) <text:s text:c="3"/>charge <text:s text:c="6"/>Charge <text:s/>on the atom.</text:span></text:p>
            <text:p text:style-name="P1"><text:span text:style-name="T13"/></text:p>
          </draw:text-box>
        </draw:frame>
        <presentation:notes draw:style-name="dp2">
          <draw:page-thumbnail draw:style-name="gr1" draw:layer="layout" svg:width="14.848cm" svg:height="11.136cm" svg:x="3.075cm" svg:y="2.257cm" draw:page-number="24" presentation:class="page"/>
          <draw:frame presentation:style-name="pr6" draw:text-style-name="P18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5" draw:style-name="dp1" draw:master-page-name="Обычный" presentation:presentation-page-layout-name="AL1T1">
        <draw:frame presentation:style-name="pr18" draw:text-style-name="P14" draw:layer="layout" svg:width="25.199cm" svg:height="1.576cm" svg:x="1.4cm" svg:y="0.942cm" presentation:class="title" presentation:user-transformed="true">
          <draw:text-box>
            <text:p text:style-name="P1"><text:span text:style-name="T9">Структура PDB файла</text:span></text:p>
          </draw:text-box>
        </draw:frame>
        <draw:frame draw:style-name="gr7" draw:text-style-name="P19" draw:layer="layout" svg:width="26.5cm" svg:height="15.903cm" svg:x="1cm" svg:y="3.5cm">
          <draw:text-box>
            <text:p text:style-name="P15"><text:span text:style-name="T10">ATOM <text:s text:c="5"/>1 <text:s/>N <text:s text:c="2"/>THR A <text:s text:c="2"/>3 <text:s text:c="5"/>16.514 <text:s/>-2.279 <text:s/>12.062 <text:s/>1.00 43.86 <text:s text:c="10"/>N <text:s/></text:span></text:p>
            <text:p text:style-name="P15"><text:span text:style-name="T10">ATOM <text:s text:c="5"/>2 <text:s/>CA <text:s/>THR A <text:s text:c="2"/>3 <text:s text:c="5"/>17.180 <text:s/>-2.102 <text:s/>13.371 <text:s/>1.00 45.43 <text:s text:c="10"/>C <text:s/></text:span></text:p>
            <text:p text:style-name="P15"><text:span text:style-name="T10">ATOM <text:s text:c="5"/>3 <text:s/>C <text:s text:c="2"/>THR A <text:s text:c="2"/>3 <text:s text:c="5"/>16.995 <text:s/>-0.675 <text:s/>13.903 <text:s/>1.00 48.26 <text:s text:c="10"/>C <text:s/></text:span></text:p>
            <text:p text:style-name="P15"><text:span text:style-name="T10">ATOM <text:s text:c="5"/>4 <text:s/>O <text:s text:c="2"/>THR A <text:s text:c="2"/>3 <text:s text:c="5"/>16.888 <text:s/>-0.476 <text:s/>15.109 <text:s/>1.00 56.27 <text:s text:c="10"/>O <text:s/></text:span></text:p>
            <text:p text:style-name="P15"><text:span text:style-name="T10">ATOM <text:s text:c="5"/>5 <text:s/>CB <text:s/>THR A <text:s text:c="2"/>3 <text:s text:c="5"/>18.658 <text:s/>-2.818 <text:s/>13.510 <text:s/>1.00 61.61 <text:s text:c="10"/>C <text:s/></text:span></text:p>
            <text:p text:style-name="P15"><text:span text:style-name="T10">ATOM <text:s text:c="5"/>6 <text:s/>OG1 THR A <text:s text:c="2"/>3 <text:s text:c="5"/>18.953 <text:s/>-3.305 <text:s/>14.848 <text:s/>1.00 40.35 <text:s text:c="10"/>O <text:s/></text:span></text:p>
            <text:p text:style-name="P15"><text:span text:style-name="T10">ATOM <text:s text:c="5"/>7 <text:s/>CG2 THR A <text:s text:c="2"/>3 <text:s text:c="5"/>19.796 <text:s/>-1.970 <text:s/>12.934 <text:s/>1.00 66.69 <text:s text:c="10"/>C <text:s/></text:span></text:p>
            <text:p text:style-name="P15"><text:span text:style-name="T10">ATOM <text:s text:c="5"/>8 <text:s/>N <text:s text:c="2"/>ILE A <text:s text:c="2"/>4 <text:s text:c="5"/>16.880 <text:s text:c="2"/>0.318 <text:s/>13.028 <text:s/>1.00 35.25 <text:s text:c="10"/>N <text:s/></text:span></text:p>
            <text:p text:style-name="P15"><text:span text:style-name="T10">ATOM <text:s text:c="5"/>9 <text:s/>CA <text:s/>ILE A <text:s text:c="2"/>4 <text:s text:c="5"/>16.614 <text:s text:c="2"/>1.653 <text:s/>13.545 <text:s/>1.00 31.81 <text:s text:c="10"/>C <text:s/></text:span></text:p>
            <text:p text:style-name="P15"><text:span text:style-name="T10">ATOM <text:s text:c="4"/>10 <text:s/>C <text:s text:c="2"/>ILE A <text:s text:c="2"/>4 <text:s text:c="5"/>15.180 <text:s text:c="2"/>1.537 <text:s/>14.149 <text:s/>1.00 36.74 <text:s text:c="10"/>C <text:s/></text:span></text:p>
            <text:p text:style-name="P15"><text:span text:style-name="T10">ATOM <text:s text:c="4"/>11 <text:s/>O <text:s text:c="2"/>ILE A <text:s text:c="2"/>4 <text:s text:c="5"/>14.824 <text:s text:c="2"/>2.204 <text:s/>15.125 <text:s/>1.00 23.77 <text:s text:c="10"/>O <text:s/></text:span></text:p>
            <text:p text:style-name="P15"><text:span text:style-name="T10">ATOM <text:s text:c="4"/>12 <text:s/>CB <text:s/>ILE A <text:s text:c="2"/>4 <text:s text:c="5"/>16.557 <text:s text:c="2"/>2.686 <text:s/>12.441 <text:s/>1.00 32.25 <text:s text:c="10"/>C <text:s/></text:span></text:p>
            <text:p text:style-name="P15"><text:span text:style-name="T10">ATOM <text:s text:c="4"/>13 <text:s/>CG1 ILE A <text:s text:c="2"/>4 <text:s text:c="5"/>16.613 <text:s text:c="2"/>4.069 <text:s/>13.040 <text:s/>1.00 32.26 <text:s text:c="10"/>C <text:s/></text:span></text:p>
            <text:p text:style-name="P15"><text:span text:style-name="T10">ATOM <text:s text:c="4"/>14 <text:s/>CG2 ILE A <text:s text:c="2"/>4 <text:s text:c="5"/>15.242 <text:s text:c="2"/>2.611 <text:s/>11.664 <text:s/>1.00 22.31 <text:s text:c="10"/>C <text:s/></text:span></text:p>
            <text:p text:style-name="P15"><text:span text:style-name="T10">ATOM <text:s text:c="4"/>15 <text:s/>CD1 ILE A <text:s text:c="2"/>4 <text:s text:c="5"/>16.468 <text:s text:c="2"/>5.127 <text:s/>11.966 <text:s/>1.00 56.11 <text:s text:c="10"/>C <text:s/></text:span></text:p>
            <text:p text:style-name="P15"><text:span text:style-name="T10">ATOM <text:s text:c="4"/>16 <text:s/>N <text:s text:c="2"/>LYS A <text:s text:c="2"/>5 <text:s text:c="5"/>14.363 <text:s text:c="2"/>0.675 <text:s/>13.544 <text:s/>1.00 41.48 <text:s text:c="10"/>N <text:s/></text:span></text:p>
            <text:p text:style-name="P15"><text:span text:style-name="T10">ATOM <text:s text:c="4"/>17 <text:s/>CA <text:s/>LYS A <text:s text:c="2"/>5 <text:s text:c="5"/>13.005 <text:s text:c="2"/>0.429 <text:s/>14.018 <text:s/>1.00 40.63 <text:s text:c="10"/>C <text:s/></text:span></text:p>
            <text:p text:style-name="P15"><text:span text:style-name="T10">ATOM <text:s text:c="4"/>18 <text:s/>C <text:s text:c="2"/>LYS A <text:s text:c="2"/>5 <text:s text:c="5"/>13.126 <text:s/>-0.115 <text:s/>15.426 <text:s/>1.00 43.60 <text:s text:c="10"/>C <text:s/></text:span></text:p>
            <text:p text:style-name="P15"><text:span text:style-name="T10">ATOM <text:s text:c="4"/>19 <text:s/>O <text:s text:c="2"/>LYS A <text:s text:c="2"/>5 <text:s text:c="5"/>12.360 <text:s text:c="2"/>0.211 <text:s/>16.357 <text:s/>1.00 45.74 <text:s text:c="10"/>O <text:s/></text:span></text:p>
            <text:p text:style-name="P15"><text:span text:style-name="T10">ATOM <text:s text:c="4"/>20 <text:s/>CB <text:s/>LYS A <text:s text:c="2"/>5 <text:s text:c="5"/>12.399 <text:s/>-0.681 <text:s/>13.198 <text:s/>1.00 41.30 <text:s text:c="10"/>C <text:s/></text:span></text:p>
            <text:p text:style-name="P15"><text:span text:style-name="T10">ATOM <text:s text:c="4"/>21 <text:s/>CG <text:s/>LYS A <text:s text:c="2"/>5 <text:s text:c="5"/>11.236 <text:s/>-0.268 <text:s/>12.361 <text:s/>1.00 61.61 <text:s text:c="10"/>C <text:s/></text:span></text:p>
            <text:p text:style-name="P15"><text:span text:style-name="T10">ATOM <text:s text:c="4"/>22 <text:s/>CD <text:s/>LYS A <text:s text:c="2"/>5 <text:s text:c="5"/>11.427 <text:s/>-0.757 <text:s/>10.930 <text:s/>1.00 66.72 <text:s text:c="10"/>C <text:s/></text:span></text:p>
            <text:p text:style-name="P15"><text:span text:style-name="T10">ATOM <text:s text:c="4"/>23 <text:s/>CE <text:s/>LYS A <text:s text:c="2"/>5 <text:s text:c="5"/>10.112 <text:s/>-0.760 <text:s/>10.137 <text:s/>1.00 90.19 <text:s text:c="10"/>C <text:s/></text:span></text:p>
            <text:p text:style-name="P15"><text:span text:style-name="T10">ATOM <text:s text:c="4"/>24 <text:s/>NZ <text:s/>LYS A <text:s text:c="2"/>5 <text:s text:c="5"/>10.059 <text:s/>-1.825 <text:s text:c="2"/>9.080 <text:s/>1.00 69.42 <text:s text:c="10"/>N <text:s/></text:span></text:p>
            <text:p text:style-name="P15"><text:span text:style-name="T10">ATOM <text:s text:c="4"/>25 <text:s/>N <text:s text:c="2"/>ASP A <text:s text:c="2"/>6 <text:s text:c="5"/>14.102 <text:s/>-0.973 <text:s/>15.597 <text:s/>1.00 38.66 <text:s text:c="10"/>N <text:s/></text:span></text:p>
            <text:p text:style-name="P15"><text:span text:style-name="T14"/></text:p>
          </draw:text-box>
        </draw:frame>
        <presentation:notes draw:style-name="dp2">
          <draw:page-thumbnail draw:style-name="gr1" draw:layer="layout" svg:width="14.848cm" svg:height="11.136cm" svg:x="3.075cm" svg:y="2.257cm" draw:page-number="25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draw:page draw:name="page26" draw:style-name="dp1" draw:master-page-name="Обычный" presentation:presentation-page-layout-name="AL1T1">
        <draw:frame presentation:style-name="pr7" draw:text-style-name="P1" draw:layer="layout" svg:width="25.199cm" svg:height="3.473cm" svg:x="1.4cm" svg:y="0.853cm" presentation:class="title" presentation:placeholder="true">
          <draw:text-box/>
        </draw:frame>
        <draw:frame draw:name="Picture 4" draw:style-name="gr8" draw:text-style-name="P20" draw:layer="layout" svg:width="24.712cm" svg:height="19.509cm" svg:x="1.788cm" svg:y="1cm">
          <draw:image xlink:href="Pictures/1000000000000B6700000900DD1B659E.jpg" xlink:type="simple" xlink:show="embed" xlink:actuate="onLoad">
            <text:p text:style-name="P1"/>
          </draw:image>
        </draw:frame>
        <presentation:notes draw:style-name="dp2">
          <draw:page-thumbnail draw:style-name="gr1" draw:layer="layout" svg:width="14.848cm" svg:height="11.136cm" svg:x="3.075cm" svg:y="2.257cm" draw:page-number="26" presentation:class="page"/>
          <draw:frame presentation:style-name="pr6" draw:text-style-name="P4" draw:layer="layout" svg:width="16.799cm" svg:height="13.11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ru" fo:country="RU" style:font-family-asian="'DejaVu Sans'" style:font-family-generic-asian="system" style:font-pitch-asian="variable" style:font-size-asian="24pt" style:language-asian="zxx" style:country-asian="none" style:font-family-complex="'DejaVu Sans'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Обычный-title" style:family="presentation">
      <style:graphic-properties draw:stroke="none" draw:fill="none" draw:textarea-vertical-align="middle">
        <text:list-style style:name="Обычный-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DejaVu Sans'" style:font-family-generic-asian="system" style:font-pitch-asian="variable" style:font-size-asian="44pt" style:font-style-asian="normal" style:font-weight-asian="normal" style:font-family-complex="'DejaVu Sans'" style:font-family-generic-complex="system" style:font-pitch-complex="variable" style:font-size-complex="44pt" style:font-style-complex="normal" style:font-weight-complex="normal" style:text-emphasize="none" style:font-relief="none"/>
    </style:style>
    <style:style style:name="Обычный-subtitle" style:family="presentation">
      <style:graphic-properties draw:stroke="none" draw:fill="none" draw:textarea-vertical-align="middle">
        <text:list-style style:name="Обычный-subtitle"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Обычный-background" style:family="presentation">
      <style:graphic-properties draw:stroke="none" draw:fill="none"/>
      <style:text-properties style:letter-kerning="true"/>
    </style:style>
    <style:style style:name="Обычный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Обычный-notes" style:family="presentation">
      <style:graphic-properties draw:stroke="none" draw:fill="none">
        <text:list-style style:name="Обычный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DejaVu Sans'" style:font-family-generic-asian="system" style:font-pitch-asian="variable" style:font-size-asian="20pt" style:font-style-asian="normal" style:font-weight-asian="normal" style:font-family-complex="'DejaVu Sans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Обычный-outline1" style:family="presentation">
      <style:graphic-properties draw:stroke="none" draw:fill="none">
        <text:list-style style:name="Обычный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Обычный-outline2" style:family="presentation" style:parent-style-name="Обычный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Обычный-outline3" style:family="presentation" style:parent-style-name="Обычный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Обычный-outline4" style:family="presentation" style:parent-style-name="Обычный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Обычный-outline5" style:family="presentation" style:parent-style-name="Обычный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Обычный-outline6" style:family="presentation" style:parent-style-name="Обычный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Обычный-outline7" style:family="presentation" style:parent-style-name="Обычный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Обычный-outline8" style:family="presentation" style:parent-style-name="Обычный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Обычный-outline9" style:family="presentation" style:parent-style-name="Обычный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  <style:presentation-page-layout style:name="AL2T9">
      <presentation:placeholder presentation:object="title" svg:x="2.057cm" svg:y="1.743cm" svg:width="23.911cm" svg:height="3.507cm"/>
      <presentation:placeholder presentation:object="graphic" svg:x="2.057cm" svg:y="5.838cm" svg:width="11.669cm" svg:height="13.23cm"/>
      <presentation:placeholder presentation:object="outline" svg:x="14.309cm" svg:y="5.838cm" svg:width="-0.585cm" svg:height="13.23cm"/>
    </style:presentation-page-layout>
    <style:presentation-page-layout style:name="AL3T10">
      <presentation:placeholder presentation:object="title" svg:x="2.057cm" svg:y="1.743cm" svg:width="23.911cm" svg:height="3.507cm"/>
      <presentation:placeholder presentation:object="outline" svg:x="2.057cm" svg:y="5.838cm" svg:width="11.669cm" svg:height="13.23cm"/>
      <presentation:placeholder presentation:object="object" svg:x="14.309cm" svg:y="5.838cm" svg:width="-0.585cm" svg:height="13.23cm"/>
    </style:presentation-page-layout>
    <style:presentation-page-layout style:name="AL4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5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pr1" style:family="presentation" style:parent-style-name="Обычный-backgroundobjects">
      <style:graphic-properties draw:stroke="none" draw:fill="none" draw:fill-color="#ffffff" draw:auto-grow-height="false" fo:min-height="1.449cm"/>
    </style:style>
    <style:style style:name="pr2" style:family="presentation" style:parent-style-name="Обычный-backgroundobjects">
      <style:graphic-properties draw:stroke="none" draw:fill="none" draw:fill-color="#ffffff" draw:auto-grow-height="false" fo:min-height="1.485cm"/>
    </style:style>
    <style:style style:name="pr3" style:family="presentation" style:parent-style-name="Обычный-backgroundobjects">
      <style:graphic-properties draw:stroke="none" draw:fill="none" draw:fill-color="#ffffff" draw:textarea-vertical-align="bottom" draw:auto-grow-height="false" fo:min-height="1.485cm"/>
    </style:style>
    <style:style style:name="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center" fo:text-indent="0cm"/>
      <style:text-properties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1" draw:layer="backgroundobjects" svg:width="12.888cm" svg:height="1.049cm" svg:x="0cm" svg:y="0cm" presentation:class="header">
        <draw:text-box>
          <text:p text:style-name="P1"><text:span text:style-name="T1"><presentation:header/></text:span></text:p>
        </draw:text-box>
      </draw:frame>
      <draw:frame draw:style-name="gr1" draw:text-style-name="P2" draw:layer="backgroundobjects" svg:width="12.888cm" svg:height="1.049cm" svg:x="16.811cm" svg:y="0cm" presentation:class="date-time">
        <draw:text-box>
          <text:p text:style-name="P2"><text:span text:style-name="T1"><presentation:date-time/></text:span></text:p>
        </draw:text-box>
      </draw:frame>
      <draw:frame draw:style-name="gr2" draw:text-style-name="P1" draw:layer="backgroundobjects" svg:width="12.888cm" svg:height="1.049cm" svg:x="0cm" svg:y="19.95cm" presentation:class="footer">
        <draw:text-box>
          <text:p text:style-name="P1"><text:span text:style-name="T1"><presentation:footer/></text:span></text:p>
        </draw:text-box>
      </draw:frame>
      <draw:frame draw:style-name="gr2" draw:text-style-name="P2" draw:layer="backgroundobjects" svg:width="12.888cm" svg:height="1.049cm" svg:x="16.811cm" svg:y="19.95cm" presentation:class="page-number">
        <draw:text-box>
          <text:p text:style-name="P2"><text:span text:style-name="T1"><text:page-number>&lt;номер&gt;</text:page-number></text:span></text:p>
        </draw:text-box>
      </draw:frame>
      <draw:page-thumbnail draw:layer="backgroundobjects" svg:width="5.939cm" svg:height="4.454cm" svg:x="2.97cm" svg:y="4.02cm" draw:page-number="1"/>
      <draw:page-thumbnail draw:layer="backgroundobjects" svg:width="5.939cm" svg:height="4.454cm" svg:x="11.88cm" svg:y="4.02cm"/>
      <draw:page-thumbnail draw:layer="backgroundobjects" svg:width="5.939cm" svg:height="4.454cm" svg:x="20.79cm" svg:y="4.02cm"/>
      <draw:page-thumbnail draw:layer="backgroundobjects" svg:width="5.939cm" svg:height="4.454cm" svg:x="2.97cm" svg:y="12.525cm"/>
      <draw:page-thumbnail draw:layer="backgroundobjects" svg:width="5.939cm" svg:height="4.454cm" svg:x="11.88cm" svg:y="12.525cm"/>
      <draw:page-thumbnail draw:layer="backgroundobjects" svg:width="5.939cm" svg:height="4.454cm" svg:x="20.79cm" svg:y="12.525cm"/>
    </style:handout-master>
    <style:master-page style:name="Обычный" style:page-layout-name="PM1" draw:style-name="dp1">
      <office:forms form:automatic-focus="false" form:apply-design-mode="false"/>
      <draw:frame presentation:style-name="Обычный-title" draw:layer="backgroundobjects" svg:width="25.199cm" svg:height="3.506cm" svg:x="1.4cm" svg:y="0.837cm" presentation:class="title" presentation:placeholder="true">
        <draw:text-box/>
      </draw:frame>
      <draw:frame presentation:style-name="Обычный-outline1" draw:layer="backgroundobjects" svg:width="25.199cm" svg:height="13.859cm" svg:x="1.4cm" svg:y="4.914cm" presentation:class="outline" presentation:placeholder="true">
        <draw:text-box/>
      </draw:frame>
      <draw:frame presentation:style-name="pr1" draw:text-style-name="P1" draw:layer="backgroundobjects" svg:width="6.523cm" svg:height="1.448cm" svg:x="1.4cm" svg:y="19.131cm" presentation:class="date-time">
        <draw:text-box>
          <text:p text:style-name="P1"><text:span text:style-name="T1"><presentation:date-time/></text:span></text:p>
        </draw:text-box>
      </draw:frame>
      <draw:frame presentation:style-name="pr1" draw:text-style-name="P3" draw:layer="backgroundobjects" svg:width="8.875cm" svg:height="1.448cm" svg:x="9.576cm" svg:y="19.131cm" presentation:class="footer">
        <draw:text-box>
          <text:p text:style-name="P3"><text:span text:style-name="T1"><presentation:footer/></text:span></text:p>
        </draw:text-box>
      </draw:frame>
      <draw:frame presentation:style-name="pr1" draw:text-style-name="P2" draw:layer="backgroundobjects" svg:width="6.523cm" svg:height="1.448cm" svg:x="20.076cm" svg:y="19.131cm" presentation:class="page-number">
        <draw:text-box>
          <text:p text:style-name="P2"><text:span text:style-name="T1"><text:page-number>&lt;номер&gt;</text:page-number></text:span></text:p>
        </draw:text-box>
      </draw:frame>
      <presentation:notes style:page-layout-name="PM2">
        <draw:page-thumbnail presentation:style-name="Обычный-title" draw:layer="backgroundobjects" svg:width="14.848cm" svg:height="11.136cm" svg:x="3.075cm" svg:y="2.257cm" presentation:class="page"/>
        <draw:frame presentation:style-name="Обычный-notes" draw:layer="backgroundobjects" svg:width="16.799cm" svg:height="13.364cm" svg:x="2.1cm" svg:y="14.107cm" presentation:class="notes" presentation:placeholder="true">
          <draw:text-box/>
        </draw:frame>
        <draw:frame presentation:style-name="pr2" draw:text-style-name="P1" draw:layer="backgroundobjects" svg:width="9.113cm" svg:height="1.484cm" svg:x="0cm" svg:y="0cm" presentation:class="header">
          <draw:text-box>
            <text:p text:style-name="P1"><text:span text:style-name="T1"><presentation:header/></text:span></text:p>
          </draw:text-box>
        </draw:frame>
        <draw:frame presentation:style-name="pr2" draw:text-style-name="P2" draw:layer="backgroundobjects" svg:width="9.113cm" svg:height="1.484cm" svg:x="11.886cm" svg:y="0cm" presentation:class="date-time">
          <draw:text-box>
            <text:p text:style-name="P2"><text:span text:style-name="T1"><presentation:date-time/></text:span></text:p>
          </draw:text-box>
        </draw:frame>
        <draw:frame presentation:style-name="pr3" draw:text-style-name="P1" draw:layer="backgroundobjects" svg:width="9.113cm" svg:height="1.484cm" svg:x="0cm" svg:y="28.215cm" presentation:class="footer">
          <draw:text-box>
            <text:p text:style-name="P1"><text:span text:style-name="T1"><presentation:footer/></text:span></text:p>
          </draw:text-box>
        </draw:frame>
        <draw:frame presentation:style-name="pr3" draw:text-style-name="P2" draw:layer="backgroundobjects" svg:width="9.113cm" svg:height="1.484cm" svg:x="11.886cm" svg:y="28.215cm" presentation:class="page-number">
          <draw:text-box>
            <text:p text:style-name="P2"><text:span text:style-name="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Linux OpenOffice.org_project/680m17$Build-9310</meta:generator>
    <meta:creation-date>2009-04-12T15:15:15</meta:creation-date>
    <dc:creator>Alexey Salnikov</dc:creator>
    <dc:date>2009-04-13T15:01:45</dc:date>
    <meta:editing-cycles>15</meta:editing-cycles>
    <meta:editing-duration>PT5H28M50S</meta:editing-duration>
    <meta:user-defined meta:name="Поле 1"/>
    <meta:user-defined meta:name="Поле 2"/>
    <meta:user-defined meta:name="Поле 3"/>
    <meta:user-defined meta:name="Поле 4"/>
    <meta:document-statistic meta:object-count="127"/>
  </office:meta>
</office:document-meta>
</file>